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12C000000D65E63B7D445C9DE15.jpg" manifest:media-type="image/jpeg"/>
  <manifest:file-entry manifest:full-path="Pictures/100000000000012C000000D593A729C329233688.jpg" manifest:media-type="image/jpeg"/>
  <manifest:file-entry manifest:full-path="Pictures/100000000000012C000000D009650319E2F1C98D.jpg" manifest:media-type="image/jpe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ize="12pt"/>
    </style:style>
    <style:style style:name="T1" style:family="text">
      <style:text-properties fo:font-size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0.74pt solid #000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2" text:outline-level="2">Storia</text:h>
      <text:section text:style-name="Sect1" text:name="post-963">
        <text:p text:style-name="P1">La scuola dell’Infanzia di Cambiasca nasce come Asilo Infantile nel 1902 da un lascito disposto dal fu Vittorio Muller, in seguito ci furono altri benefattori in particolare la Signora Rosa Mutazzi.</text:p>
        <text:p text:style-name="P1">Nel giugno 1913 le Reverende Suore Rosminiane assumono la direzione dell’Asilo Infantile di Cambiasca. Nell’anno 1915 l’Asilo Infantile diventa Ente Morale il cui statuto approvato ne stabilisce le norme e gli scopi: “…accogliere i bambini poveri di ambo i sessi dall’età dei 3 e 6 anni e di provvedere alla loro educazione fisica, morale ed intellettuale nei limiti consentiti dalla legge; possono essere ammessi anche i bambini non poveri.”<draw:a xlink:type="simple" xlink:href="https://www.icverbaniatrobaso.org/wp-content/uploads/maestro65/2013/01/foto-11.jpg"><draw:frame draw:style-name="fr1" draw:name="Immagine1" text:anchor-type="as-char" svg:width="7.99cm" svg:height="5.715cm" draw:z-index="0"><draw:image xlink:href="Pictures/100000000000012C000000D65E63B7D445C9DE15.jpg" xlink:type="simple" xlink:show="embed" xlink:actuate="onLoad" draw:mime-type="image/jpeg"/><svg:title>foto 1</svg:title></draw:frame></draw:a></text:p>
        <text:p text:style-name="P1">Con il passare degli anni i locali si deteriorano e la Madre Superiora Generale richiama le suore e invita il Presidente dell’Asilo ed il Parroco a preparare una scuola più accogliente.</text:p>
        <text:p text:style-name="P1">Dopo la partenza delle suore l’Asilo Infantile viene affidato a diverse maestre laiche che non cambiano la gestione della scuola.</text:p>
        <text:p text:style-name="Text_20_body"><draw:a xlink:type="simple" xlink:href="https://www.icverbaniatrobaso.org/wp-content/uploads/maestro65/2013/01/foto-22.jpg"><draw:frame draw:style-name="fr1" draw:name="Immagine2" text:anchor-type="as-char" svg:width="7.99cm" svg:height="5.556cm" draw:z-index="1"><draw:image xlink:href="Pictures/100000000000012C000000D009650319E2F1C98D.jpg" xlink:type="simple" xlink:show="embed" xlink:actuate="onLoad" draw:mime-type="image/jpeg"/><svg:title>foto 2</svg:title></draw:frame></draw:a> <text:span text:style-name="T1">Intanto l’amministrazione della scuola tenta di portare avanti il progetto di costruzione di un edificio scolastico nuovo: scrivendo al Parroco Don Luigi Porzio chiedendo a causa “della scarsa disponibilità dei mezzi finanziari dell’Ente”, la cessione del terreno di proprietà della chiesa in regione S. Gregorio per potere costruire un nuovo edificio da adibire ad Asilo.</text:span></text:p>
        <text:p text:style-name="P1">Così fu donato all’Ente Morale Asilo Infantile di Cambiasca il terreno per la nuova Scuola (quella che esiste tutt’ora).</text:p>
        <text:p text:style-name="Text_20_body"><text:soft-page-break/> <text:span text:style-name="T1">Nel 1964 viene inaugurata la nuova Scuola gestita dalle Reverende Suore.</text:span></text:p>
        <text:p text:style-name="P1">Negli anni successivi (anni ’70) l’Ente Morale Asilo Infantile di Cambiasca passò Scuola Materna Statale.<draw:a xlink:type="simple" xlink:href="https://www.icverbaniatrobaso.org/wp-content/uploads/maestro65/2013/01/foto-32.jpg"><draw:frame draw:style-name="fr1" draw:name="Immagine3" text:anchor-type="as-char" svg:width="7.99cm" svg:height="5.689cm" draw:z-index="2"><draw:image xlink:href="Pictures/100000000000012C000000D593A729C329233688.jpg" xlink:type="simple" xlink:show="embed" xlink:actuate="onLoad" draw:mime-type="image/jpeg"/><svg:title>foto 3</svg:title></draw:frame></draw:a></text:p>
        <text:p text:style-name="P1">In anni successivi sono state effettuate opere di ampliamento e di ristrutturazione nel quale sono stati ricavati un locale adibito al gioco libero e ad attività sportive, un’aula e il dormitorio.</text:p>
        <text:p text:style-name="P1">Ora la Scuola dell’infanzia di Cambiasca è composta da 2 sezioni ed è frequentata da quasi 50 bambini che provengono sia da Cambiasca che dalle valli e paesi vicini. </text:p>
      </text:section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" style:font-family-complex="Arial" style:font-family-generic-complex="system" style:font-pitch-complex="variable" style:font-size-complex="18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10-20T23:40:51.940000000</meta:creation-date>
    <meta:generator>LibreOffice/7.0.1.2$Windows_X86_64 LibreOffice_project/7cbcfc562f6eb6708b5ff7d7397325de9e764452</meta:generator>
    <dc:date>2023-02-15T17:04:40.422000000</dc:date>
    <meta:editing-duration>PT39S</meta:editing-duration>
    <meta:editing-cycles>3</meta:editing-cycles>
    <meta:document-statistic meta:table-count="0" meta:image-count="3" meta:object-count="0" meta:page-count="2" meta:paragraph-count="11" meta:word-count="312" meta:character-count="1993" meta:non-whitespace-character-count="1689"/>
  </office:meta>
</office:document-meta>
</file>