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2010000012C000000DD086CC6FC5B19EEB4.png" manifest:media-type="image/png"/>
  <manifest:file-entry manifest:full-path="Pictures/100002010000012C000000D181CBD2E9352897A5.png" manifest:media-type="image/png"/>
  <manifest:file-entry manifest:full-path="Pictures/100002010000012C000000906E9D0B107869D42F.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automatic-styles>
    <style:style style:name="P1" style:family="paragraph" style:parent-style-name="Text_20_body">
      <style:text-properties fo:font-size="12pt"/>
    </style:style>
    <style:style style:name="T1" style:family="text">
      <style:text-properties fo:font-size="12pt"/>
    </style:style>
    <style:style style:name="fr1" style:family="graphic" style:parent-style-name="Graphics">
      <style:graphic-properties fo:margin-left="0cm" fo:margin-right="0cm" fo:margin-top="0cm" fo:margin-bottom="0cm" style:vertical-pos="top" style:vertical-rel="baseline" fo:padding="0cm" fo:border="0.74pt solid #000080" style:mirror="none" fo:clip="rect(0cm, 0cm, 0cm, 0cm)" draw:luminance="0%" draw:contrast="0%" draw:red="0%" draw:green="0%" draw:blue="0%" draw:gamma="100%" draw:color-inversion="false" draw:image-opacity="100%" draw:color-mode="standard"/>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2" text:outline-level="2">Storia</text:h>
      <text:section text:style-name="Sect1" text:name="post-966">
        <text:p text:style-name="Text_20_body"><draw:a xlink:type="simple" xlink:href="https://www.icverbaniatrobaso.org/wp-content/uploads/andreino/2013/01/storia-inf-trobaso-1.png"><draw:frame draw:style-name="fr1" draw:name="Immagine1" text:anchor-type="as-char" svg:width="7.99cm" svg:height="5.9cm" draw:z-index="0"><draw:image xlink:href="Pictures/100002010000012C000000DD086CC6FC5B19EEB4.png" xlink:type="simple" xlink:show="embed" xlink:actuate="onLoad" draw:mime-type="image/png"/><svg:title>storia inf trobaso 1</svg:title></draw:frame></draw:a><text:span text:style-name="T1">La scuola dell’infanzia di Trobaso inizialmente era situata presso la scuola elementare.</text:span></text:p>
        <text:p text:style-name="P1">Nel 1889 si cominciarono a raccogliere i fondi per la costruzione della nuova scuola sia da parte di varie associazioni che da parte di privati e ancora oggi all’interno dello stabile sono esposti i loro nomi e le date. La scuola fu gestita fino al 1977 dall’Istituto Pubblica Assistenza e Beneficenza (IPAB).</text:p>
        <text:p text:style-name="P1">Del consiglio di amministrazione facevano parte il presidente autorizzato dalla Regione Piemonte, il segretario e tre consiglieri. L’IPAB successivamente diede la scuola in gestione alle Suore Rosminiane di Borgomanero e si occupò della parte amministrativa (acquisti di giochi, generi alimentari, stipendio suore) e del reperimento dei fondi, nonché dei rapporti con il Comune che interveniva nella manutenzione. Nel 1965 (in seguito alla riduzione del cortile per ampliare via Cuboni) al comune venne fatta la richiesta dell’acquisto del terreno adiacente che avrebbe consentito un’uscita “su strada meno frequentata”, ma non fu concessa.<draw:a xlink:type="simple" xlink:href="https://www.icverbaniatrobaso.org/wp-content/uploads/andreino/2013/01/storia-inf-trobaso-2.png"><draw:frame draw:style-name="fr1" draw:name="Immagine2" text:anchor-type="as-char" svg:width="7.99cm" svg:height="5.583cm" draw:z-index="1"><draw:image xlink:href="Pictures/100002010000012C000000D181CBD2E9352897A5.png" xlink:type="simple" xlink:show="embed" xlink:actuate="onLoad" draw:mime-type="image/png"/><svg:title>storia inf trobaso 2</svg:title></draw:frame></draw:a></text:p>
        <text:p text:style-name="P1">Nel 1968 fu richiesto l’ampliamento dello stabile, l’imbiancatura, la collocazione di un apparecchio telefonico. Nel 1978 il Comune di Verbania prese<text:line-break/> in gestione la scuola e venne richiesta la statalizzazione; erano funzionanti 2 sezioni.</text:p>
        <text:p text:style-name="P1"><text:soft-page-break/>Nel 2005, in seguito al continuo aumento del numero di iscritti, la scuola fu ampliata ed ora accoglie 4 sezioni per un totale di 102 bambini iscritti.<draw:a xlink:type="simple" xlink:href="https://www.icverbaniatrobaso.org/wp-content/uploads/andreino/2013/01/storia-inf-trobaso-3.png"><draw:frame draw:style-name="fr1" draw:name="Immagine3" text:anchor-type="as-char" svg:width="7.99cm" svg:height="3.863cm" draw:z-index="2"><draw:image xlink:href="Pictures/100002010000012C000000906E9D0B107869D42F.png" xlink:type="simple" xlink:show="embed" xlink:actuate="onLoad" draw:mime-type="image/png"/><svg:title>storia inf trobaso 3</svg:title></draw:frame></draw:a></text:p>
      </text:section>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 style:font-family-complex="Arial" style:font-family-generic-complex="system" style:font-pitch-complex="variable" style:font-size-complex="18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10-20T23:40:51.940000000</meta:creation-date>
    <meta:generator>LibreOffice/7.0.1.2$Windows_X86_64 LibreOffice_project/7cbcfc562f6eb6708b5ff7d7397325de9e764452</meta:generator>
    <dc:date>2023-02-15T17:00:26.870000000</dc:date>
    <meta:editing-duration>PT46S</meta:editing-duration>
    <meta:editing-cycles>3</meta:editing-cycles>
    <meta:document-statistic meta:table-count="0" meta:image-count="3" meta:object-count="0" meta:page-count="2" meta:paragraph-count="6" meta:word-count="217" meta:character-count="1433" meta:non-whitespace-character-count="1221"/>
  </office:meta>
</office:document-meta>
</file>