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paragraph-properties fo:text-align="justify" style:justify-single-word="false"/>
    </style:style>
    <style:style style:name="Sect1" style:family="section">
      <style:section-properties fo:margin-left="0cm" fo:margin-right="0cm" style:editable="false">
        <style:columns fo:column-count="1" fo:column-gap="0cm"/>
      </style:section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2" text:outline-level="2">Storia</text:h>
      <text:section text:style-name="Sect1" text:name="post-2341">
        <text:p text:style-name="P1">La Scuola Media Statale “Ranzoni” fu istituita accorpando due precedenti scuole:  la “<text:a xlink:type="simple" xlink:href="http://it.wikipedia.org/wiki/Daniele_Ranzoni" office:target-frame-name="_blank" xlink:show="new" text:style-name="Internet_20_link" text:visited-style-name="Visited_20_Internet_20_Link">Daniele Ranzoni</text:a>” fondata nel 1962 ed intitolata ad un apprezzato artista intrese esponente della Scapigliatura e la “<text:a xlink:type="simple" xlink:href="http://it.wikipedia.org/wiki/Luigi_Cadorna" office:target-frame-name="_blank" xlink:show="new" text:style-name="Internet_20_link" text:visited-style-name="Visited_20_Internet_20_Link">Luigi Cadorna</text:a>”, nata nel dopoguerra dalle ceneri del Regio Ginnasio “Luigi Cadorna”.<text:line-break/>Più tardi si aggiunse la <text:a xlink:type="simple" xlink:href="http://www.scuolapiancavallo.it/sito/index2.htm" office:target-frame-name="_blank" xlink:show="new" text:style-name="Internet_20_link" text:visited-style-name="Visited_20_Internet_20_Link">Scuola d’Ospedale</text:a> presso l’Istituto Auxologico di Piancavallo.<text:line-break/>Dal 1 settembre 2012 la Scuola Media Ranzoni è confluita nell’Istituto Comprensivo di Verbania Trobaso, formato da: Scuola Secondaria “Ranzoni” di Trobaso, Scuola Primaria di Trobaso, Scuola Primaria di Cambiasca, Scuola Primaria di Torchiedo, Scuola dell’Infanzia di Trobaso, Scuola dell’Infanzia di Cambiasca, Scuola dell’Infanzia di Biganzolo e Scuola dell’Infanzia di Unchio.</text:p>
      </text:section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Arial" style:font-family-complex="Arial" style:font-family-generic-complex="system" style:font-pitch-complex="variable" style:font-size-complex="18pt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7-10-20T23:40:51.940000000</meta:creation-date>
    <meta:generator>LibreOffice/7.0.1.2$Windows_X86_64 LibreOffice_project/7cbcfc562f6eb6708b5ff7d7397325de9e764452</meta:generator>
    <dc:date>2023-02-15T16:52:13.879000000</dc:date>
    <meta:editing-duration>PT42S</meta:editing-duration>
    <meta:editing-cycles>3</meta:editing-cycles>
    <meta:document-statistic meta:table-count="0" meta:image-count="0" meta:object-count="0" meta:page-count="1" meta:paragraph-count="2" meta:word-count="105" meta:character-count="761" meta:non-whitespace-character-count="657"/>
  </office:meta>
</office:document-meta>
</file>